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isoleren van het dak van de woning en vervangen van het kozijn in de dakkapel aan de voorzijde van de woning aan Heibloem 10 5521PA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isoleren van het dak van de woning en vervangen van het kozijn in de dakkapel aan de voorzijde van de woning aan Heibloem 10 5521PA Eersel. Het kenmerk van de gemeente voor deze zaak is 0770916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6154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4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166</meta:user-defined>
    <meta:user-defined meta:name="DCTERMS.abstract">isoleren van het dak van de woning en vervangen van het kozijn in de dakkapel aan de voorzijde van de woning</meta:user-defined>
    <dc:language>nl</dc:language>
    <meta:user-defined meta:name="OVERHEIDop.locatietype/OVERHEIDop.gebiedsmarkering">Vlak</meta:user-defined>
    <meta:user-defined meta:name="DC.title">Aanvraag vergunning voor het isoleren van het dak van de woning en vervangen van het kozijn in de dakkapel aan de voorzijde van de woning aan Heibloem 10 5521PA Eersel</meta:user-defined>
    <meta:user-defined meta:name="DCTERMS.W3CDTF/DCTERMS.available">2026-07-28</meta:user-defined>
    <meta:user-defined meta:name="DCTERMS.W3CDTF/OVERHEIDop.jaargang">2026</meta:user-defined>
    <meta:user-defined meta:name="OVERHEIDop.publicationIssue">361547</meta:user-defined>
    <meta:user-defined meta:name="OVERHEIDop.GmbID/DC.identifier">gmb-2026-361547</meta:user-defined>
    <meta:user-defined meta:name="OVERHEIDop.versieInformatie"/>
  </office:meta>
</office:document-meta>
</file>