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cidentele fes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Op 9 juli 2026 tot 24:00 uur heeft restaurant MESA een huwelijksfeest met een receptie aan de Bennebroekerlaan 19b in Bennebroek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Neem voor meer informatie contact op met de afdeling Beheer, team APV en bijzondere Wetten, via telefoonnummer14 023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52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2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2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incidentele festivitei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26</meta:user-defined>
    <meta:user-defined meta:name="OVERHEIDop.GmbID/DC.identifier">gmb-2026-361526</meta:user-defined>
    <meta:user-defined meta:name="OVERHEIDop.versieInformatie"/>
  </office:meta>
</office:document-meta>
</file>