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oprichten van een nieuw kantoorpand aan Olympiaweg 1-17 te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Burgemeester en wethouders van Alkmaar geven kennis van het besluit op de volgende aanvraag voor een omgevingsvergunning: </text:p>
            <text:p text:style-name="common-al">Olympiaweg 1-17, Alkmaar; het oprichten van een nieuw kantoorpand</text:p>
            <text:p text:style-name="common-al">Verzenddatum: 25-03-2026 </text:p>
            <text:p text:style-name="common-al">Zaaknummer: 00001321379</text:p>
            <text:p text:style-name="common-al">Wilt u een besluit inzien? Dat kan alleen op verzoek. Uw verzoek kunt u doen <text:a xlink:href="https://www.alkmaar.nl/ter-inzage/overige-stukken-ter-inzage/" xlink:type="simple"><text:span text:style-name="nadrukondlijn">via onze website</text:span></text:a> met vermelding van het zaaknummer en het adres van het dossier.</text:p>
            <text:p text:style-name="common-al">
            <text:span text:style-name="nadrukondlijn">Niet eens met dit besluit?</text:span>
          </text:p>
            <text:p text:style-name="last-al">De termijn om bezwaar te maken, te weten zes weken vanaf de verzending van de vergunning, is verstreken. Een belanghebbende, die met het nemen van een besluit niet bekend was en ook redelijkerwijs niet bekend kon zijn, is in ieder geval niet verwijtbaar te laat met het alsnog maken van bezwaar als hij dat doet binnen twee weken nadat hij via deze publicatie te weten is gekomen dat een besluit is genomen dat zijn belangen kan rake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6152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52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52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321379</meta:user-defined>
    <dc:language>nl</dc:language>
    <meta:user-defined meta:name="OVERHEIDop.locatietype/OVERHEIDop.gebiedsmarkering">Adres</meta:user-defined>
    <meta:user-defined meta:name="OVERHEIDop.locatietype/OVERHEIDop.gebiedsmarkering">Adres</meta:user-defined>
    <meta:user-defined meta:name="DC.title">Toestemming voor het oprichten van een nieuw kantoorpand aan Olympiaweg 1-17 te Alkmaar</meta:user-defined>
    <meta:user-defined meta:name="DCTERMS.W3CDTF/DCTERMS.available">2026-07-29</meta:user-defined>
    <meta:user-defined meta:name="DCTERMS.W3CDTF/OVERHEIDop.jaargang">2026</meta:user-defined>
    <meta:user-defined meta:name="OVERHEIDop.publicationIssue">361522</meta:user-defined>
    <meta:user-defined meta:name="OVERHEIDop.GmbID/DC.identifier">gmb-2026-361522</meta:user-defined>
    <meta:user-defined meta:name="OVERHEIDop.versieInformatie"/>
  </office:meta>
</office:document-meta>
</file>