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nging beslistermijn APV/Bijzondere wetten - Dokter Hermansstraat 17, 3971CJ Driebergen-Rijsenburg, Exploitatievergunning (RX2026-00001071, 24 juli 2026)</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Utrechtse Heuvelrug maakt bekend dat hij de beslistermijn met 6 weken verlengt voor de volgende aanvraag:</text:p>
            <text:p text:style-name="common-al">Dokter Hermansstraat 17, 3971CJ Driebergen-Rijsenburg, Exploitatievergunning (RX2026-00001071, 24 juli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61513</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13</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513</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Rx.Mission zaak RX2026-00001071</meta:user-defined>
    <meta:user-defined meta:name="DCTERMS.abstract">Dokter Hermansstraat 17, 3971CJ Driebergen-Rijsenburg, Exploitatievergunning (RX2026-00001071, 24 juli 2026)</meta:user-defined>
    <dc:language>nl</dc:language>
    <meta:user-defined meta:name="OVERHEIDop.locatietype/OVERHEIDop.gebiedsmarkering">Punt</meta:user-defined>
    <meta:user-defined meta:name="DC.title">Gemeente Utrechtse Heuvelrug, verlenging beslistermijn APV/Bijzondere wetten - Dokter Hermansstraat 17, 3971CJ Driebergen-Rijsenburg, Exploitatievergunning (RX2026-00001071, 24 juli 2026)</meta:user-defined>
    <meta:user-defined meta:name="DCTERMS.W3CDTF/DCTERMS.available">2026-07-28</meta:user-defined>
    <meta:user-defined meta:name="DCTERMS.W3CDTF/OVERHEIDop.jaargang">2026</meta:user-defined>
    <meta:user-defined meta:name="OVERHEIDop.publicationIssue">361513</meta:user-defined>
    <meta:user-defined meta:name="OVERHEIDop.GmbID/DC.identifier">gmb-2026-361513</meta:user-defined>
    <meta:user-defined meta:name="OVERHEIDop.versieInformatie"/>
  </office:meta>
</office:document-meta>
</file>