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plaatsen van 2 dakkapellen Melkbocht 6, 2809RS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Omgevingsdienst Midden-Holland (ODMH) namens gemeente Gouda besloten om de beslistermijn van de aanvraag met kenmerk 2026-00014033 voor het plaatsen van 2 dakkapellen op de locatie Melkbocht 6, 2809RS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151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03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plaatsen van 2 dakkapellen Melkbocht 6, 2809RS Goud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12</meta:user-defined>
    <meta:user-defined meta:name="OVERHEIDop.GmbID/DC.identifier">gmb-2026-361512</meta:user-defined>
    <meta:user-defined meta:name="OVERHEIDop.versieInformatie"/>
  </office:meta>
</office:document-meta>
</file>