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GEMEENTE VUGHT BINNENGEKOMEN AANVRAAG OMGEVINGSVERGUNNING BOUWEN EN BOUWTECHNISCH – MOLHUYSENSTRAAT 7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Vught maken bekend, dat zij in de afgelopen periode onderstaande aanvraag voor een omgevingsvergunning hebben ontvangen:</text:p>
            <text:p text:style-name="common-al"/>
            <text:p text:style-name="common-al">-Molhuysenstraat 7 Vught, realiseren dakkapel voorzijde en constructief wijzigen, Z26 – 310918</text:p>
            <text:p text:style-name="common-al"/>
            <text:p text:style-name="common-al">De aanvraag is ontvangen op 24 juli 2026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61505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0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505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BINNENGEKOMEN AANVRAAG OMGEVINGSVERGUNNING BOUWEN EN BOUWTECHNISCH – MOLHUYSENSTRAAT 7 VUGH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1505</meta:user-defined>
    <meta:user-defined meta:name="OVERHEIDop.GmbID/DC.identifier">gmb-2026-361505</meta:user-defined>
    <meta:user-defined meta:name="OVERHEIDop.versieInformatie"/>
  </office:meta>
</office:document-meta>
</file>