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inlaatwerk KRW-geul op de locatie KRW-geul t.h.v. Nieuweweg, Echteld: sectie G, nummer 200, 202, 203, 237 en 371 te IJzendoorn zaaknummer ODR2604027</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vergunning verleend. De gemeente geeft hiermee toestemming voor het bouwen van inlaatwerk KRW-geul aan de KRW-geul t.h.v. Nieuweweg, Echteld: sectie G, nummer 200, 202, 203, 237 en 371 te IJzendoor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3 september 2026 laten weten dat u het niet eens bent met de vergunning. Dit heet bezwaar maken. U kunt bezwaar maken als de vergunning tegen uw belangen ingaat. Richt uw bezwaar aan:</text:p>
            <text:p text:style-name="common-al">Gemeente Neder-Betuwe</text:p>
            <text:p text:style-name="common-al">Aan de commissie bezwaarschriften</text:p>
            <text:p text:style-name="common-al">Postbus 20</text:p>
            <text:p text:style-name="common-al">4043 ZG OPHEUSDEN</text:p>
            <text:p text:style-name="common-al"/>
            <text:p text:style-name="common-al">U kunt ook digitaal bezwaar maken via <text:a xlink:href=" https://www.nederbetuwe.nl/belastingen-woz-en-leges/bezwaar-en-kwijtschelding/bezwaarschrift-indienen" xlink:type="simple">www.nederbetuwe.nl/belastingen-woz-en-leges/bezwaar-en-kwijtschelding/bezwaarschrift-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149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9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9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inlaatwerk KRW-geul op de locatie KRW-geul t.h.v. Nieuweweg, Echteld: sectie G, nummer 200, 202, 203, 237 en 371 te IJzendoorn zaaknummer ODR2604027</meta:user-defined>
    <meta:user-defined meta:name="DCTERMS.W3CDTF/DCTERMS.available">2026-07-28</meta:user-defined>
    <meta:user-defined meta:name="DCTERMS.W3CDTF/OVERHEIDop.jaargang">2026</meta:user-defined>
    <meta:user-defined meta:name="OVERHEIDop.publicationIssue">361495</meta:user-defined>
    <meta:user-defined meta:name="OVERHEIDop.GmbID/DC.identifier">gmb-2026-361495</meta:user-defined>
    <meta:user-defined meta:name="OVERHEIDop.versieInformatie"/>
  </office:meta>
</office:document-meta>
</file>