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aanvraag evenementenvergunning voor het organiseren van evenement 15 jaar eigenaar winkel Verbakel mode , achterzijde winkel Verbakel Koningin Julianaplein 20, 2273 BR Voorburg - kenmerk 000024392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 </text:p>
            <text:p text:style-name="common-al">Rectificatie evenementenvergunning voor het organiseren van evenement 15 jaar eigenaar winkel Verbakel mode op 23 september 2026 van 9:30 uur tot 17:30 uur. De rectificatie betreft het adres, dit is in Voorburg in plaats van Leidschendam.</text:p>
            <text:p text:style-name="common-al">De gemeente neemt de aanvraag in behandeling en zal daarover een besluit nemen.</text:p>
            <text:p text:style-name="common-al">
            <text:span text:style-name="nadrukvet">Datum aanvraag: </text:span>21 juli 2026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Voor aanvullende vragen kunt u contact met ons opnemen via telefoonnummer 14 07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149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9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9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Rectificatie aanvraag evenementenvergunning voor het organiseren van evenement 15 jaar eigenaar winkel Verbakel mode , achterzijde winkel Verbakel Koningin Julianaplein 20, 2273 BR Voorburg - kenmerk 00002439241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92</meta:user-defined>
    <meta:user-defined meta:name="OVERHEIDop.GmbID/DC.identifier">gmb-2026-361492</meta:user-defined>
    <meta:user-defined meta:name="OVERHEIDop.versieInformatie"/>
  </office:meta>
</office:document-meta>
</file>