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ing van een bedrijfsruimte aan Hofstede 18 5541SJ Reusel</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een aanvraag voor een omgevingsvergunning ontvangen. De vergunning is aangevraagd voor het uitbreiding van een bedrijfsruimte aan Hofstede 18 5541SJ Reusel. Het kenmerk van de gemeente voor deze zaak is 16676588.</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4-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6148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8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8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usel-De Mierden</meta:user-defined>
    <meta:user-defined meta:name="OVERHEIDop.Rubriek/DC.type">omgevingsvergunning</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676588</meta:user-defined>
    <meta:user-defined meta:name="DCTERMS.abstract">uitbreiding van een bedrijfsruimte</meta:user-defined>
    <dc:language>nl</dc:language>
    <meta:user-defined meta:name="OVERHEIDop.locatietype/OVERHEIDop.gebiedsmarkering">Vlak</meta:user-defined>
    <meta:user-defined meta:name="DC.title">Aanvraag vergunning voor het uitbreiding van een bedrijfsruimte aan Hofstede 18 5541SJ Reusel</meta:user-defined>
    <meta:user-defined meta:name="DCTERMS.W3CDTF/DCTERMS.available">2026-07-28</meta:user-defined>
    <meta:user-defined meta:name="DCTERMS.W3CDTF/OVERHEIDop.jaargang">2026</meta:user-defined>
    <meta:user-defined meta:name="OVERHEIDop.publicationIssue">361487</meta:user-defined>
    <meta:user-defined meta:name="OVERHEIDop.GmbID/DC.identifier">gmb-2026-361487</meta:user-defined>
    <meta:user-defined meta:name="OVERHEIDop.versieInformatie"/>
  </office:meta>
</office:document-meta>
</file>