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verlengen vergunning tijdelijk kunstobject - De Marke 1, 9203DV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De Marke 1, 9203DV Drachten, verlengen vergunning tijdelijk kunstobject, Z2026-00001686, datum bekendmaking: 24 juli 2026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6148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8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8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86</meta:user-defined>
    <meta:user-defined meta:name="DCTERMS.abstract">Verlenging beslistermijn, verlengen vergunning tijdelijk kunstobject, De Marke 1, 9203DV Drachten, zaaknummer: Z2026-00001686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Gemeente Smallingerland - kennisgeving verlenging beslistermijn omgevingsvergunning - verlengen vergunning tijdelijk kunstobject - De Marke 1, 9203DV Dracht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81</meta:user-defined>
    <meta:user-defined meta:name="OVERHEIDop.GmbID/DC.identifier">gmb-2026-361481</meta:user-defined>
    <meta:user-defined meta:name="OVERHEIDop.versieInformatie"/>
  </office:meta>
</office:document-meta>
</file>