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C.G. Roosweg 20 te Krimpen aan den IJssel - McDonalds-restaurant met McDriv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rimpen aan den IJssel maken ingevolge artikel 3.12 van de Wet algemene bepalingen omgevingsrecht (Wabo) juncto afdeling 3.4 van de Algemene wet bestuursrecht (Awb) bekend dat voor het realiseren van een McDonalds-restaurant inclusief McDrive op het perceel C.G. Roosweg 20 te Krimpen aan den IJssel een omgevingsvergunning is verleend.</text:p>
            <text:p text:style-name="common-al">
            <text:span text:style-name="nadrukvet">
              <text:span text:style-name="nadrukondlijn">Datum besluit tot het verlenen van de omgevingsvergunning: dinsdag 14 juli 2026. </text:span>
            </text:span>
          </text:p>
            <text:p text:style-name="common-al">
            <text:span text:style-name="nadrukvet">
              <text:span text:style-name="nadrukondlijn">Verzenddatum besluit tot het verlenen van de omgevingsvergunning: dinsdag 28 juli 2026.</text:span>
            </text:span>
          </text:p>
            <text:p text:style-name="common-al">De omgevingsvergunning ziet op de volgende activiteiten:</text:p>
            <text:list text:style-name="id1-3-2-1-1-5">
              <text:list-item text:style-override="id1-3-2-1-1-5-1">
                <text:number>1.</text:number>
                <text:p text:style-name="al">Activiteit: “bouwen” (2.1, lid 1, aanhef en onder a van de Wabo in samenhang met artikel 2.10 van de Wabo);</text:p>
              </text:list-item>
              <text:list-item text:style-override="id1-3-2-1-1-5-2">
                <text:number>2.</text:number>
                <text:p text:style-name="al">Activiteit “uitvoeren werk of werkzaamheden’’ (artikel 2.1, lid 1 onder b van de Wabo in samenhang met artikel 2.11 van de Wabo);</text:p>
              </text:list-item>
              <text:list-item text:style-override="id1-3-2-1-1-5-3">
                <text:number>3.</text:number>
                <text:p text:style-name="al">Activiteit ‘’gebruik in strijd met het geldende bestemmingsplan’’ (artikel 2.1, lid 1, onder c van de Wabo in samenhang met artikel 2.12, lid 1, onder a, onder 3 van de Wabo);</text:p>
              </text:list-item>
            </text:list>
            <text:p text:style-name="common-al">De omgevingsvergunning ziet niet op een exploitatieplan.</text:p>
            <text:p text:style-name="common-al">
            <text:span text:style-name="nadrukvet">Toelichting op het project</text:span>
          </text:p>
            <text:p text:style-name="common-al"> Het project betreft de realisatie van een McDonalds-restaurant inclusief McDrive met bijbehorende voorzieningen. Het projectgebied is gelegen op het perceel C.G. Roosweg 20 te Krimpen aan den IJssel, nabij de N210 en de gemeentegrens met de gemeente Krimpenerwaard. Op het perceel was voorheen een restaurant gevestigd. Dit pand is inmiddels gesloopt. In de nabijheid van het plangebied zijn diverse recreatieve voorzieningen aanwezig. Ook ligt op circa 450 m van het plangebied het hoogspanningsstation Krimpen aan den IJssel van TenneT. Het plangebied ligt op korte afstand van de rotonde die de C.G. Roosweg (N210) en de Breekade (N477) verbindt. </text:p>
            <text:p text:style-name="common-al">
            <text:span text:style-name="nadrukvet">Gevolgde procedure </text:span>
          </text:p>
            <text:p text:style-name="common-al">Omdat voor dit project uitsluitend met toepassing van artikel 2.12, eerste lid, onder a, onder 3°, van de Wabo een omgevingsvergunning kan worden verleend, is de uniforme openbare voorbereidingsprocedure van afdeling 3.4 van de Awb doorlopen. In dat kader is tevens een specifieke verklaring van geen bedenkingen van de gemeenteraad vereist op grond van artikel 6.5, eerste lid, van het Besluit omgevingsrecht.</text:p>
            <text:p text:style-name="common-al">De ontwerp-omgevingsvergunning, inclusief de ontwerp-specifieke verklaring van geen bedenkingen, heeft gedurende zes weken ter inzage gelegen. Gedurende deze periode zijn zienswijzen ingediend. Deze zienswijzen zijn beoordeeld en beantwoord in de Nota van beantwoording zienswijzen, die als bijlage bij de omgevingsvergunning is gevoegd. De ingediende zienswijzen hebben aanleiding gegeven het plan op onderdelen aan te passen.</text:p>
            <text:p text:style-name="common-al">Na afronding van de zienswijzenprocedure heeft de gemeenteraad op 25 juni 2026 de specifieke verklaring van geen bedenkingen afgegeven. Hiermee heeft de gemeenteraad bevestigd dat het project in overeenstemming is met een goede ruimtelijke ordening. Hierna heeft het college van burgemeester en wethouders de omgevingsvergunning verleend.</text:p>
            <text:p text:style-name="common-al">
            <text:span text:style-name="nadrukvet">Beroepsclausule</text:span>
          </text:p>
            <text:p text:style-name="common-al">Tegen dit besluit kan eenieder binnen zes weken na de dag van verzending van dit besluit (<text:span text:style-name="nadrukvet"><text:span text:style-name="nadrukondlijn">Verzenddatum besluit: dinsdag 28 juli 2026</text:span></text:span><text:span text:style-name="nadrukondlijn">)</text:span><text:span text:style-name="nadrukvet"> </text:span>een (gemotiveerd) beroepschrift indienen bij de rechtbank Rotterdam, sector Bestuursrecht, Postbus 50950, 3007 BL Rotterdam. </text:p>
            <text:p text:style-name="common-al">Een beroepschrift betekent niet dat de werking van het besluit wordt uitgesteld. Na indiening van een beroepschrift bestaat de mogelijkheid een voorlopige voorziening aan te vragen bij de voorzieningenrechter van de rechtbank Rotterdam, sector Bestuursrecht, Postbus 50950, 3007 BL Rotterdam. </text:p>
            <text:p text:style-name="common-al">U kunt ook digitaal het beroep- en verzoekschrift indienen bij genoemde rechtbank via <text:a xlink:href="http://loket.rechtspraak.nl/bestuursrecht" xlink:type="simple"><text:span text:style-name="nadrukondlijn">http://loket.rechtspraak.nl/bestuursrecht</text:span></text:a>. Daarvoor moet u wel beschikken over een elektronische handtekening (DigiD). Kijk op de genoemde site voor de precieze voorwaarden.</text:p>
            <text:p text:style-name="common-al">
            <text:span text:style-name="nadrukvet">Inwerkingtreding besluit</text:span>
          </text:p>
            <text:p text:style-name="common-al">Op grond van artikel 6.1, tweede lid, onder b, van de Wabo treedt dit besluit in werking na afloop van de beroepstermijn van zes weken, bedoeld in artikel 6:7 van de Awb. Indien binnen deze termijn een verzoek om voorlopige voorziening wordt ingediend bij de bevoegde rechter, treedt het besluit niet in werking voordat op dat verzoek is beslist.</text:p>
            <text:p text:style-name="common-al">
            <text:span text:style-name="nadrukvet">Nadere informatie</text:span>
          </text:p>
            <text:p text:style-name="common-al">De kennisgeving en omgevingsvergunning zijn digitaal raadpleegbaar via: </text:p>
            <text:p text:style-name="common-al">
            <text:a xlink:href="https://www.ruimtelijkeplannen.nl" xlink:type="simple">
              <text:span text:style-name="nadrukondlijn">https://www.ruimtelijkeplannen.nl</text:span>
            </text:a> met de plancodering: </text:p>
            <text:p text:style-name="common-al">NL.IMRO.0542.PBLLCGRoosweg20-va01 </text:p>
            <text:p text:style-name="common-al">Deze kennisgeving is gepubliceerd op:</text:p>
            <text:p text:style-name="common-al">
            <text:a xlink:href="https://www.officielebekendmakingen.nl/" xlink:type="simple">
              <text:span text:style-name="nadrukondlijn">https://www.officielebekendmakingen.nl/</text:span>
            </text:a>
          </text:p>
            <text:p text:style-name="common-al">
            <text:a xlink:href="https://www.krimpenaandenijssel.nl" xlink:type="simple">
              <text:span text:style-name="nadrukondlijn">https://www.krimpenaandenijssel.nl</text:span>
            </text:a> </text:p>
            <text:p text:style-name="common-al">en in het huis-aan-huis blad ‘Het Kontakt’</text:p>
            <text:p text:style-name="common-al">De documenten zijn gedurende de beroepstermijn fysiek in te zien in het raadhuis.</text:p>
            <text:p text:style-name="common-al">
            <text:span text:style-name="nadrukvet">Heeft u vragen?</text:span>
          </text:p>
            <text:p text:style-name="last-al">Heeft u naar aanleiding van deze publicatie een vraag of wilt u een afspraak maken om de genoemde stukken tijdens de beroepstermijn in te zien dan kunt u telefonisch contact opnemen met het Team Omgevingsloket via telefoonnummer: 14 0180, of een mail sturen naar <text:a xlink:href="mailto:gemeente@krimpenaandenijssel.nl" xlink:type="simple"><text:span text:style-name="nadrukondlijn">gemeente@krimpenaandenijssel.nl</text:span></text:a>.</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pan text:style-name="achternaam"/>
          </text:span></text:p>
            <text:p><text:span text:style-name="functie">Burgemeester en wethouders van Krimpen aan den IJssel </text:span></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6147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7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7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Krimpen aan den IJssel</meta:user-defined>
    <meta:user-defined meta:name="OVERHEID.Informatietype/DC.type">officiële publicatie</meta:user-defined>
    <meta:user-defined meta:name="OVERHEIDop.Rubriek/DC.type">ruimtelijk plan of omgevingsdocument</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Ruimte en infrastructuur | Organisatie en beleid</meta:user-defined>
    <meta:user-defined meta:name="OVERHEIDop.Ruimtelijkplan/OVERHEIDop.bekendmakingBetreffendePlan">NL.IMRO.0542.PBLLCGRoosweg20-va01</meta:user-defined>
    <meta:user-defined meta:name="OVERHEIDop.Plansoort/OVERHEIDop.plansoort">bestemmings- of omgevingsplan</meta:user-defined>
    <dc:language>nl</dc:language>
    <meta:user-defined meta:name="OVERHEIDop.locatietype/OVERHEIDop.gebiedsmarkering">Punt</meta:user-defined>
    <meta:user-defined meta:name="DC.title">C.G. Roosweg 20 te Krimpen aan den IJssel - McDonalds-restaurant met McDrive</meta:user-defined>
    <meta:user-defined meta:name="DCTERMS.W3CDTF/DCTERMS.available">2026-07-28</meta:user-defined>
    <meta:user-defined meta:name="DCTERMS.W3CDTF/OVERHEIDop.jaargang">2026</meta:user-defined>
    <meta:user-defined meta:name="OVERHEIDop.publicationIssue">361470</meta:user-defined>
    <meta:user-defined meta:name="OVERHEIDop.GmbID/DC.identifier">gmb-2026-361470</meta:user-defined>
    <meta:user-defined meta:name="OVERHEIDop.versieInformatie"/>
  </office:meta>
</office:document-meta>
</file>