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leende omgevingsvergunning Leemputstraat 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span text:style-name="nadrukvet">Verzenddatum besluit: 08-07-2026</text:span>
          </text:p>
            <text:p text:style-name="common-al">
            <text:span text:style-name="nadrukvet">Intern kenmerk: 2026ABB0421</text:span>
          </text:p>
            <text:p text:style-name="common-al">
            <text:span text:style-name="nadrukvet">Omschrijving project: het realiseren van een bedrijfsruimte met kantoorgedeelte</text:span>
          </text:p>
            <text:p text:style-name="common-al">
            <text:span text:style-name="nadrukvet">Locatie: Leemputstraat 3</text:span>
          </text:p>
            <text:p text:style-name="common-al">
            <text:span text:style-name="nadrukvet">Postcode: 4878AC</text:span>
          </text:p>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text:p>
            <text:p text:style-name="common-al">de naam en het adres van de indiener,</text:p>
            <text:p text:style-name="common-al">de dagtekening,</text:p>
            <text:p text:style-name="common-al">een omschrijving van het besluit waartegen het bezwaar is gericht</text:p>
            <text:p text:style-name="common-al">de gronden van bezwaar (motivering).</text:p>
            <text:p text:style-name="common-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text:p>
            <text:p text:style-name="common-al">Meer informatie over deze clausule staat in de brochure “Rechtsmiddelen (bezwaar en beroep) tegen beslissing overheid” op de website van de gemeente Etten-Leur.</text:p>
            <text:p text:style-name="common-al">
            <text:span text:style-name="nadrukvet">Rectificatie</text:span>
          </text:p>
            <text:p text:style-name="last-al">
            <text:span text:style-name="nadrukvet">Op de website van DROP.overheid.nl  is op 15 juli 2026 een omgevingsvergunning met een foutief adres gepubliceerd. Het betreft hier niet de Oude Leemput maar de Leemputstraat 3. De rectificatie wordt gepubliceerd op 29 juli 2026. </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6145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5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5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Verleende omgevingsvergunning Leemputstraat 3</meta:user-defined>
    <meta:user-defined meta:name="DCTERMS.W3CDTF/DCTERMS.available">2026-07-29</meta:user-defined>
    <meta:user-defined meta:name="DCTERMS.W3CDTF/OVERHEIDop.jaargang">2026</meta:user-defined>
    <meta:user-defined meta:name="OVERHEIDop.publicationIssue">361454</meta:user-defined>
    <meta:user-defined meta:name="OVERHEIDop.GmbID/DC.identifier">gmb-2026-361454</meta:user-defined>
    <meta:user-defined meta:name="OVERHEIDop.versieInformatie"/>
  </office:meta>
</office:document-meta>
</file>