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verwijderen van de draagmuur aan Busken Huetstraat 40, 2394 TH Hazerswoude-Rijndijk</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text:span text:style-name="nadrukvet">24-07-2026</text:span>een omgevingsvergunning verleend. De gemeente geeft hiermee toestemming voor het verwijderen van de draagmuur aan Busken Huetstraat 40, 2394 TH Hazerswoude-Rijndijk, geregistreerd onder nr. 04843894642.</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text:p>
            <text:p text:style-name="common-al">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6143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94642</meta:user-defined>
    <meta:user-defined meta:name="DCTERMS.abstract">Verleende vergunning voor het verwijderen van de draagmuur aan Busken Huetstraat 40, 2394 TH Hazerswoude-Rijndijk</meta:user-defined>
    <dc:language>nl</dc:language>
    <meta:user-defined meta:name="OVERHEIDop.locatietype/OVERHEIDop.gebiedsmarkering">Punt</meta:user-defined>
    <meta:user-defined meta:name="DC.title">Verleende vergunning voor het verwijderen van de draagmuur aan Busken Huetstraat 40, 2394 TH Hazerswoude-Rijndijk</meta:user-defined>
    <meta:user-defined meta:name="DCTERMS.W3CDTF/DCTERMS.available">2026-07-28</meta:user-defined>
    <meta:user-defined meta:name="DCTERMS.W3CDTF/OVERHEIDop.jaargang">2026</meta:user-defined>
    <meta:user-defined meta:name="OVERHEIDop.publicationIssue">361436</meta:user-defined>
    <meta:user-defined meta:name="OVERHEIDop.GmbID/DC.identifier">gmb-2026-361436</meta:user-defined>
    <meta:user-defined meta:name="OVERHEIDop.versieInformatie"/>
  </office:meta>
</office:document-meta>
</file>