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 omgevingsplan ‘TAM-omgevingsplan hoofdstuk 22k Elisabeth van Loonstraat Mijnsheerenland’</text:p>
      <text:section text:name="zakelijke-mededeling_id1-3-2" text:style-name="zakelijke-mededeling">
        <text:section text:name="zakelijke-mededeling-tekst_id1-3-2-1" text:style-name="zakelijke-mededeling-tekst">
          <text:section text:name="tekst_id1-3-2-1-1" text:style-name="tekst">
            <text:p text:style-name="common-al">De gemeenteraad van de gemeente Hoeksche Waard heeft een wijziging van het omgevingsplan vastgesteld. Het betreft het ‘TAM-omgevingsplan hoofdstuk 22k Elisabeth van Loonstraat Mijnsheerenland’. Het plan en de bijbehorende stukken wordt ter inzage gelegd.</text:p>
            <text:p text:style-name="common-al">
            <text:span text:style-name="nadrukvet">Inhoud en doel van de wijziging van het omgevingsplan</text:span>
          </text:p>
            <text:p text:style-name="common-al">De wijziging van het omgevingsplan heeft betrekking op de ontwikkeling van 39 woningen op het perceel met kadastraal nummer 1140 aan de Elisabeth van Loonstraat in Mijnsheerenland.</text:p>
            <text:p text:style-name="common-al">
            <text:span text:style-name="nadrukvet">Ter inzage</text:span>
          </text:p>
            <text:p text:style-name="common-al">De wijziging van het omgevingsplan ‘TAM-omgevingsplan hoofdstuk 22k Elisabeth van Loonstraat Mijnsheerenland’ en alle bijlagen liggen met ingang van donderdag 30 juli 2026 tot en met woensdag 9 september 2026 ter inzage. U kunt de stukken bekijken op de website <text:a xlink:href="http://www.ruimtelijkeplannen.nl" xlink:type="simple">www.ruimtelijkeplannen.nl</text:a> onder plannummer: NL.IMRO.1963.TAM22kEvLMHL-VG01.</text:p>
            <text:p text:style-name="common-al">Wilt u de stukken komen inzien? Maak dan een afspraak via telefoonnummer 088 647 18 35.</text:p>
            <text:p text:style-name="common-al">
            <text:span text:style-name="nadrukvet">Beroep indienen </text:span>
          </text:p>
            <text:p text:style-name="common-al">Tegen het besluit om de wijziging het omgevingsplan vast te stellen staat rechtstreeks beroep open bij de Raad van State. Belanghebbenden kunnen met ingang van donderdag 30 juli 2026 tot en met woensdag 9 september 2026 beroep indienen.</text:p>
            <text:p text:style-name="common-al">Niet-belanghebbenden kunnen gedurende deze termijn alleen beroep indienen wanneer hij of zij: </text:p>
            <text:p text:style-name="common-al">* tijdig een zienswijze tegen het ontwerp wijzigingsplan indiende; </text:p>
            <text:p text:style-name="common-al">* kan aantonen dat hij of zij redelijkerwijs niet in staat is geweest om een zienswijze tegen het ontwerp wijzigingsplan in te dienen; </text:p>
            <text:p text:style-name="common-al">* bezwaar heeft tegen de wijzigingen die zijn aangebracht bij het vaststellen van het wijzigingsplan.</text:p>
            <text:p text:style-name="common-al">In het beroepschrift moet u in ieder geval de volgende gegevens vermelden: </text:p>
            <text:p text:style-name="common-al">* de naam en adres van de indiener; </text:p>
            <text:p text:style-name="common-al"> * de datum waarop u de brief verzendt (de dagtekening); </text:p>
            <text:p text:style-name="common-al">* een omschrijving van het besluit waartegen het beroep is gericht; </text:p>
            <text:p text:style-name="common-al">* een kopie van het besluit; </text:p>
            <text:p text:style-name="common-al">* de reden waarom u in beroep gaat; </text:p>
            <text:p text:style-name="common-al">* een ondertekening met naam en handtekening. </text:p>
            <text:p text:style-name="common-al">Het beroepschrift kunt u sturen aan Raad van State, Afdeling Bestuursrechtspraak, Postbus 20019, 2500 EA Den Haag. Voor informatie over het digitaal indienen van uw beroepschrift verwijzen wij u naar de website www.raadvanstate.nl. Het indienen van een beroepschrift per e-mail is niet mogelijk. </text:p>
            <text:p text:style-name="common-al">Mogelijkheid tot uitstellen van het in werking treden van de wijziging omgevingsplan, via een voorlopige voorziening. De wijziging van het omgevingsplan treedt 4 weken na bekendmaking van dit besluit in werking. Om te voorkomen dat de wijziging van het omgevingsplan in werking treedt, kunt u een voorlopige voorziening vragen bij de Voorzieningenrechter van de Afdeling bestuursrechtspraak van de Raad van State. Een voorlopige voorziening kan alleen worden gevraagd als er ook beroep is ingediend. Een verzoek om voorlopige voorziening stuurt u naar: de Voorzieningenrechter van de Raad van State, Afdeling bestuursrechtspraak, Postbus 20019, 2500 EA Den Haag. </text:p>
            <text:p text:style-name="common-al">Een verzoek om voorlopige voorziening heeft niet automatisch een schorsende werking. Dat betekent dat, ook al is er beroep ingesteld, de wijziging van het omgevingsplan na 4 weken in werking treedt. De voorzieningenrechter moet eerst beslissen op het verzoek voordat de werking van de wijziging van het omgevingsplan mogelijk wordt geschorst. </text:p>
            <text:p text:style-name="common-al">Voor het behandelen van een beroepschrift en een verzoek om voorlopige voorziening brengt de Afdeling bestuursrechtspraak van de Raad van State kosten (griffierecht) in rekening. </text:p>
            <text:p text:style-name="common-al">
            <text:span text:style-name="nadrukvet">Vragen?</text:span>
          </text:p>
            <text:p text:style-name="last-al">Wilt u een mondelinge zienswijze indienen? Of heeft u vragen? Neem dan contact op via telefoonnummer 088 647 18 35 of via e-mail <text:a xlink:href="mailto:ro@gemeentehw.nl" xlink:type="simple">ro@gemeentehw.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6142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2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2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Hoeksche Waard</meta:user-defined>
    <meta:user-defined meta:name="OVERHEID.Informatietype/DC.type">officiële publicatie</meta:user-defined>
    <meta:user-defined meta:name="OVERHEIDop.Rubriek/DC.type">ruimtelijk plan of omgevingsdocument</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Ruimtelijkplan/OVERHEIDop.bekendmakingBetreffendePlan">NL.IMRO.1963.TAM22kEvLMHL-VG01</meta:user-defined>
    <meta:user-defined meta:name="OVERHEIDop.Plansoort/OVERHEIDop.plansoort">bestemmings- of omgevingsplan</meta:user-defined>
    <dc:language>nl</dc:language>
    <meta:user-defined meta:name="OVERHEIDop.locatietype/OVERHEIDop.gebiedsmarkering">Vlak</meta:user-defined>
    <meta:user-defined meta:name="DC.title">Wijziging omgevingsplan ‘TAM-omgevingsplan hoofdstuk 22k Elisabeth van Loonstraat Mijnsheerenland’</meta:user-defined>
    <meta:user-defined meta:name="DCTERMS.W3CDTF/DCTERMS.available">2026-07-29</meta:user-defined>
    <meta:user-defined meta:name="DCTERMS.W3CDTF/OVERHEIDop.jaargang">2026</meta:user-defined>
    <meta:user-defined meta:name="OVERHEIDop.publicationIssue">361423</meta:user-defined>
    <meta:user-defined meta:name="OVERHEIDop.GmbID/DC.identifier">gmb-2026-361423</meta:user-defined>
    <meta:user-defined meta:name="OVERHEIDop.versieInformatie"/>
  </office:meta>
</office:document-meta>
</file>