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nheze - Melding Besluit activiteiten leefomgeving (Bal) – Hommelsedijk 10, Heeswijk-Dinther, Verzoeklocatie 20260716021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Bernheze delen mee dat zij de volgende melding hebben ontvangen:</text:p>
            <text:p text:style-name="common-al">Voor: omschrijving gemelde MBA Toepassen grond</text:p>
            <text:p text:style-name="common-al">Locatie: Hommelsedijk 10, 5473 RG Heeswijk-Dinther, Verzoeklocatie 2026071602104</text:p>
            <text:p text:style-name="common-al">DSO-kenmerk: 2026071602104</text:p>
            <text:p text:style-name="common-al">Zaaknummer: Z/511087</text:p>
            <text:p text:style-name="common-al">Datum ontvangen: 16 juli 2026</text:p>
            <text:p text:style-name="common-al">Tegen deze melding kan geen bezwaar worden gemaakt. </text:p>
            <text:p text:style-name="common-al">
            <text:span text:style-name="nadrukvet">Inzage en Inlichtingen </text:span>
          </text:p>
            <text:p text:style-name="last-al">Heeft u vragen over de melding? Neem dan contact op met de Omgevingsdienst Brabant Noord, via telefoonnummer 088 7430 000 of per e-mail info@odbn.nl. Vermeld daarbij het zaaknummer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140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40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ernhez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108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Bernheze - Melding Besluit activiteiten leefomgeving (Bal) – Hommelsedijk 10, Heeswijk-Dinther, Verzoeklocatie 2026071602104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403</meta:user-defined>
    <meta:user-defined meta:name="OVERHEIDop.GmbID/DC.identifier">gmb-2026-361403</meta:user-defined>
    <meta:user-defined meta:name="OVERHEIDop.versieInformatie"/>
  </office:meta>
</office:document-meta>
</file>