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schaarlift van 24 augustus t/m 2 oktober 2026 ter hoogte van Langendijk 93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</text:p>
            <text:p text:style-name="common-al">
            <text:span text:style-name="nadrukvet">Langendijk 93, Gorinchem</text:span> (verzonden 20/07 ’26)</text:p>
            <text:p text:style-name="common-al">Vergunning tijdelijk gebruik openbare ruimte voor het plaatsen van een schaarlift ter hoogte van de locatie Langendijk 93 van 24 augustus 2026 tot en met 2 oktober 2026 in Gorinchem.</text:p>
            <text:p text:style-name="common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www.gorinchem.nl/bezwaarmaken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www.rechtspraak.nl/naar-de-rechter/bestuursrechter. Daarvoor moet u wel beschikken over een elektronische handtekening (DigiD). Kijk op de genoemde site voor de precieze voorwaarden. </text:p>
            <text:p text:style-name="common-al">
            <text:span text:style-name="nadrukvet">Inzage</text:span> </text:p>
            <text:p text:style-name="last-al">De verleende vergunningen kunt u inzien vanaf de eerste werkdag na deze publicatie. U kunt hiervoor een afspraak maken op www.gorinchem.nl of telefonisch: 14 01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6139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schaarlift van 24 augustus t/m 2 oktober 2026 ter hoogte van Langendijk 93 te Gorinche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93</meta:user-defined>
    <meta:user-defined meta:name="OVERHEIDop.GmbID/DC.identifier">gmb-2026-361393</meta:user-defined>
    <meta:user-defined meta:name="OVERHEIDop.versieInformatie"/>
  </office:meta>
</office:document-meta>
</file>