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verhuislift op 4 augustus 2026 ter hoogte van Grote Markt 22a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</text:p>
            <text:p text:style-name="common-al">
            <text:span text:style-name="nadrukvet">Grote Markt 22a, Gorinchem</text:span> (verzonden 17/07 ’26)</text:p>
            <text:p text:style-name="common-al">Vergunning tijdelijk gebruik openbare ruimte voor het plaatsen van een verhuislift ter hoogte van de locatie Grote Markt 22a op 4 augustus 2026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6138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8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verhuislift op 4 augustus 2026 ter hoogte van Grote Markt 22a te Gorinche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85</meta:user-defined>
    <meta:user-defined meta:name="OVERHEIDop.GmbID/DC.identifier">gmb-2026-361385</meta:user-defined>
    <meta:user-defined meta:name="OVERHEIDop.versieInformatie"/>
  </office:meta>
</office:document-meta>
</file>