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een Rijksmonument of rijksbeschermd stadgezicht op de locatie Nieuwe Haven 45 te Dordrecht zaaknummer 900368266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wijzigen van een Rijksmonument of rijksbeschermd stadgezicht op de locatie Nieuwe Haven 45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9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138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8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8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wijzigen van een Rijksmonument of rijksbeschermd stadgezicht op de locatie Nieuwe Haven 45 te Dordrecht zaaknummer 9003682663</meta:user-defined>
    <meta:user-defined meta:name="DCTERMS.W3CDTF/DCTERMS.available">2026-07-28</meta:user-defined>
    <meta:user-defined meta:name="DCTERMS.W3CDTF/OVERHEIDop.jaargang">2026</meta:user-defined>
    <meta:user-defined meta:name="OVERHEIDop.publicationIssue">361381</meta:user-defined>
    <meta:user-defined meta:name="OVERHEIDop.GmbID/DC.identifier">gmb-2026-361381</meta:user-defined>
    <meta:user-defined meta:name="OVERHEIDop.versieInformatie"/>
  </office:meta>
</office:document-meta>
</file>