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– Melding Besluit activiteiten leefomgeving (Bal) – (Reekschekampweg 1 Velp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Het houden van landbouwhuisdieren (veehouderij) </text:p>
            <text:p text:style-name="common-al">Locatie: Reekschekampweg 1, 5363 TA Velp</text:p>
            <text:p text:style-name="common-al">DSO-kenmerk: 20260512 01192</text:p>
            <text:p text:style-name="common-al">Zaaknummer:  Z/505398</text:p>
            <text:p text:style-name="common-al">Datum ontvangen:  12 mei 2026 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3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5398</meta:user-defined>
    <dc:language>nl</dc:language>
    <meta:user-defined meta:name="OVERHEIDop.locatietype/OVERHEIDop.gebiedsmarkering">Adres</meta:user-defined>
    <meta:user-defined meta:name="DC.title">Gemeente Land van Cuijk – Melding Besluit activiteiten leefomgeving (Bal) – (Reekschekampweg 1 Velp)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77</meta:user-defined>
    <meta:user-defined meta:name="OVERHEIDop.GmbID/DC.identifier">gmb-2026-361377</meta:user-defined>
    <meta:user-defined meta:name="OVERHEIDop.versieInformatie"/>
  </office:meta>
</office:document-meta>
</file>