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deeltelijk verleend Eerste Atjehstraat 118E 1094K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opbouw, twee dakterrassen, een interne trap en een lichtstraat en het wijzigen van de brandcompartimentering op de derde verdieping</text:p>
            <text:p text:style-name="common-al">Besluit: gedeeltelijk verleend</text:p>
            <text:p text:style-name="common-al">Besluit verzonden op: 24-07-2026</text:p>
            <text:p text:style-name="common-al">Zaakadres: Eerste Atjehstraat 118E 1094KS Amsterdam</text:p>
            <text:p text:style-name="common-al">Zaaknummer: Z2026-012382</text:p>
            <text:p text:style-name="common-al">DSO-nummer: 202603180155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2382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137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7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7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2382</meta:user-defined>
    <meta:user-defined meta:name="DCTERMS.abstract">realiseren van een dakopbouw, twee dakterrassen, een interne trap en een lichtstraat en het wijzigen van de brandcompartimentering op de derde ...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deeltelijk verleend Eerste Atjehstraat 118E 1094KS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375</meta:user-defined>
    <meta:user-defined meta:name="OVERHEIDop.GmbID/DC.identifier">gmb-2026-361375</meta:user-defined>
    <meta:user-defined meta:name="OVERHEIDop.versieInformatie"/>
  </office:meta>
</office:document-meta>
</file>