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loppersingel 153 2021CV Haarlem, 0392-2026-0071465, het isoleren van de woning, aanbrengen van vloerverwarming en het vervangen van de vloerbalk constructie, verzonden 24-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13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0392-2026-0071465</meta:user-defined>
    <meta:user-defined meta:name="DCTERMS.abstract">het isoleren van de woning, aanbrengen van vloerverwarming en het vervangen van de vloerbalk constructi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Kloppersingel 153 2021CV Haarlem, 0392-2026-0071465, het isoleren van de woning, aanbrengen van vloerverwarming en het vervangen van de vloerbalk constructie, verzonden 24-07-2026</meta:user-defined>
    <meta:user-defined meta:name="DCTERMS.W3CDTF/DCTERMS.available">2026-07-28</meta:user-defined>
    <meta:user-defined meta:name="DCTERMS.W3CDTF/OVERHEIDop.jaargang">2026</meta:user-defined>
    <meta:user-defined meta:name="OVERHEIDop.publicationIssue">361349</meta:user-defined>
    <meta:user-defined meta:name="OVERHEIDop.GmbID/DC.identifier">gmb-2026-361349</meta:user-defined>
    <meta:user-defined meta:name="OVERHEIDop.versieInformatie"/>
  </office:meta>
</office:document-meta>
</file>