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is verleend, het aan de buitenkant isoleren van de woning, Hulteneindsestraat 15, 5125 NH Hul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ilze en Rijen hebben de aanvraag omgevingsvergunning verleend voor het aan de buitenkant isoleren van de woning op het adres Hulteneindsestraat 15, 5125 NH Hulten. Verzenddatum besluit 24-07-2026 (1138716).</text:p>
            <text:p text:style-name="common-al">
            
          </text:p>
            <text:p text:style-name="common-al">
            <text:span text:style-name="nadrukvet">Bezwaar</text:span>
          </text:p>
            <text:p text:style-name="common-al">Belanghebbenden kunnen op grond van de Algemene wet bestuursrecht bezwaar maken tegen dit besluit, binnen 6 weken na de datum van verzending van het besluit. </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6134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4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4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138716</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is verleend, het aan de buitenkant isoleren van de woning, Hulteneindsestraat 15, 5125 NH Hulten</meta:user-defined>
    <meta:user-defined meta:name="DCTERMS.W3CDTF/DCTERMS.available">2026-07-28</meta:user-defined>
    <meta:user-defined meta:name="DCTERMS.W3CDTF/OVERHEIDop.jaargang">2026</meta:user-defined>
    <meta:user-defined meta:name="OVERHEIDop.publicationIssue">361348</meta:user-defined>
    <meta:user-defined meta:name="OVERHEIDop.GmbID/DC.identifier">gmb-2026-361348</meta:user-defined>
    <meta:user-defined meta:name="OVERHEIDop.versieInformatie"/>
  </office:meta>
</office:document-meta>
</file>