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stiging zakelijk recht transformatorstation nabij Marsdiep 2-74, Alphen aan den Rij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Gemeente Alphen aan den Rijn is van plan om nabij Marsdiep 2-74, Alphen aan den Rijn een zakelijk recht te vestigen voor het plaatsen van een transformatorstation. Het transformatorstation is eigendom van Liander N.V. Het<text:span text:style-name="nadrukvet"/>zakelijk recht betekent dat de netbeheerder op de grond van de gemeente een transformatorstation mag plaatsen en onderhouden. De grond blijft van de gemeente.</text:p>
            <text:p text:style-name="al"/>
            <text:p text:style-name="al">Toelichting</text:p>
            <text:p text:style-name="al"/>
            <text:p text:style-name="al">Liander N.V., onderdeel van Alliander, is de regionaal netbeheerder van een deel van de provincie Zuid-Holland. Gemeente Alphen aan den Rijn maakt deel uit van het gebied waar Liander actief is. De netbeheerder is onder andere verantwoordelijk voor de distributie van elektriciteit en is vanuit haar positie de enige netbeheerder in deze regio. De gemeente vindt dat voor vestiging van het zakelijk recht voor een transformatiestation Liander de enige serieuze partij is, gelet op haar taak als netbeheerder in de regio. De gemeente is van plan het zakelijk recht te vestigen voor het te realiseren transformatorstation.</text:p>
            <text:p text:style-name="al"/>
            <text:p text:style-name="al">Meer informatie</text:p>
            <text:p text:style-name="al"/>
            <text:p text:style-name="al">Neem voor meer informatie contact op met team Vastgoed en Grondzaken, </text:p>
            <text:p text:style-name="al">via vastgoedhuur@alphenaandenrijn.nl</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13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vestiging zakelijk recht transformatorstation nabij Marsdiep 2-74, Alphen aan den Rijn</meta:user-defined>
    <meta:user-defined meta:name="DCTERMS.W3CDTF/DCTERMS.available">2026-08-05</meta:user-defined>
    <meta:user-defined meta:name="DCTERMS.W3CDTF/OVERHEIDop.jaargang">2026</meta:user-defined>
    <meta:user-defined meta:name="OVERHEIDop.publicationIssue">361346</meta:user-defined>
    <meta:user-defined meta:name="OVERHEIDop.GmbID/DC.identifier">gmb-2026-361346</meta:user-defined>
    <meta:user-defined meta:name="OVERHEIDop.versieInformatie"/>
  </office:meta>
</office:document-meta>
</file>