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aanpassen van een inrit, Proostwetering 51, 3543AC Utrecht, GU-Z2026-006256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2562</text:p>
            <text:p text:style-name="common-al">Toelichting: het aanpassen van een inrit</text:p>
            <text:p text:style-name="common-al">Datum ontvangst aanvraag: 23 juli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1345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34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34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GU-Z2026-0062562</meta:user-defined>
    <meta:user-defined meta:name="DCTERMS.abstract">Toelichting: het aanpassen van een inrit</meta:user-defined>
    <dc:language>nl</dc:language>
    <meta:user-defined meta:name="OVERHEIDop.locatietype/OVERHEIDop.gebiedsmarkering">Vlak</meta:user-defined>
    <meta:user-defined meta:name="DC.title">Aanvraag omgevingsvergunning, het aanpassen van een inrit, Proostwetering 51, 3543AC Utrecht, GU-Z2026-0062562</meta:user-defined>
    <meta:user-defined meta:name="OVERHEIDop.datumEindeReactietermijn">2026-09-17</meta:user-defined>
    <meta:user-defined meta:name="OVERHEIDop.terinzageleggingBG">https://jeleefomgeving.nl/inzien/002220647/771daeee-416b-4144-aca7-c0acae1e6395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345</meta:user-defined>
    <meta:user-defined meta:name="OVERHEIDop.GmbID/DC.identifier">gmb-2026-361345</meta:user-defined>
    <meta:user-defined meta:name="OVERHEIDop.versieInformatie"/>
  </office:meta>
</office:document-meta>
</file>