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gebruiken van een woning voor maatschappelijke doeleinden, Nicolaas Ruychaverstraat 45, 3554XM Utrecht, GU-Z2026-00625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564</text:p>
            <text:p text:style-name="common-al">Toelichting: het gebruiken van een woning voor maatschappelijke doeleinden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34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2564</meta:user-defined>
    <meta:user-defined meta:name="DCTERMS.abstract">Toelichting: het gebruiken van een woning voor maatschappelijke doeleinden</meta:user-defined>
    <dc:language>nl</dc:language>
    <meta:user-defined meta:name="OVERHEIDop.locatietype/OVERHEIDop.gebiedsmarkering">Vlak</meta:user-defined>
    <meta:user-defined meta:name="DC.title">Aanvraag omgevingsvergunning, het gebruiken van een woning voor maatschappelijke doeleinden, Nicolaas Ruychaverstraat 45, 3554XM Utrecht, GU-Z2026-0062564</meta:user-defined>
    <meta:user-defined meta:name="OVERHEIDop.datumEindeReactietermijn">2026-09-17</meta:user-defined>
    <meta:user-defined meta:name="OVERHEIDop.terinzageleggingBG">https://jeleefomgeving.nl/inzien/002220647/1839b5b1-cc32-485b-acb6-ef7a35cf109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44</meta:user-defined>
    <meta:user-defined meta:name="OVERHEIDop.GmbID/DC.identifier">gmb-2026-361344</meta:user-defined>
    <meta:user-defined meta:name="OVERHEIDop.versieInformatie"/>
  </office:meta>
</office:document-meta>
</file>