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realiseren van een zonneveld op de geluidwal nabij rijksweg A12, A12 tussen Woerden en Utrecht, GU-Z2026-00625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566</text:p>
            <text:p text:style-name="common-al">Toelichting: het realiseren van een zonneveld op de geluidwal nabij rijksweg A12</text:p>
            <text:p text:style-name="common-al">Datum ontvangst aanvraag: 23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133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3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3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GU-Z2026-0062566</meta:user-defined>
    <meta:user-defined meta:name="DCTERMS.abstract">Toelichting: het realiseren van een zonneveld op de geluidwal nabij rijksweg A12</meta:user-defined>
    <dc:language>nl</dc:language>
    <meta:user-defined meta:name="OVERHEIDop.locatietype/OVERHEIDop.gebiedsmarkering">Vlak</meta:user-defined>
    <meta:user-defined meta:name="DC.title">Aanvraag omgevingsvergunning, het realiseren van een zonneveld op de geluidwal nabij rijksweg A12, A12 tussen Woerden en Utrecht, GU-Z2026-0062566</meta:user-defined>
    <meta:user-defined meta:name="OVERHEIDop.datumEindeReactietermijn">2026-09-17</meta:user-defined>
    <meta:user-defined meta:name="OVERHEIDop.terinzageleggingBG">https://jeleefomgeving.nl/inzien/002220647/2c92e5c7-5c33-4752-97b1-24254c2ca5a2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35</meta:user-defined>
    <meta:user-defined meta:name="OVERHEIDop.GmbID/DC.identifier">gmb-2026-361335</meta:user-defined>
    <meta:user-defined meta:name="OVERHEIDop.versieInformatie"/>
  </office:meta>
</office:document-meta>
</file>