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samenvoegen en vergroten van 2 bedrijfsunits en vestigen van medische praktijk,  Overvliet 91 en 93 in Utrecht, GU-Z2026-006254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2547</text:p>
            <text:p text:style-name="common-al">Toelichting: samenvoegen en vergroten van 2 bedrijfsunits en vestigen van medische praktijk</text:p>
            <text:p text:style-name="common-al">Datum ontvangst aanvraag: 23 juli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61328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328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328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2547</meta:user-defined>
    <meta:user-defined meta:name="DCTERMS.abstract">Toelichting: samenvoegen en vergroten van 2 bedrijfsunits en vestigen van medische praktijk</meta:user-defined>
    <dc:language>nl</dc:language>
    <meta:user-defined meta:name="OVERHEIDop.locatietype/OVERHEIDop.gebiedsmarkering">Vlak</meta:user-defined>
    <meta:user-defined meta:name="DC.title">Aanvraag omgevingsvergunning, samenvoegen en vergroten van 2 bedrijfsunits en vestigen van medische praktijk,  Overvliet 91 en 93 in Utrecht, GU-Z2026-0062547</meta:user-defined>
    <meta:user-defined meta:name="OVERHEIDop.datumEindeReactietermijn">2026-09-17</meta:user-defined>
    <meta:user-defined meta:name="OVERHEIDop.terinzageleggingBG">https://jeleefomgeving.nl/inzien/002220647/8d242442-f7a3-4389-809c-a986f731cf38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328</meta:user-defined>
    <meta:user-defined meta:name="OVERHEIDop.GmbID/DC.identifier">gmb-2026-361328</meta:user-defined>
    <meta:user-defined meta:name="OVERHEIDop.versieInformatie"/>
  </office:meta>
</office:document-meta>
</file>