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t.b.v. renoveren en verduurzamen van woningen van Portaal, aan Merwedestraat 1 t/m 19, 6541XP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li 2026 ontving de gemeente een sloopmelding voor het renoveren en verduurzamen van woningen van Portaal aan Merwedestraat 1 t/m 19, 6541XP Nijmegen. De melding is geregistreerd onder kenmerk Z2026-00004176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132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176</meta:user-defined>
    <meta:user-defined meta:name="DCTERMS.abstract">Betreft: Melding op locatie Merwedestraat 1 t/m 19, 6541XP Nijmegen</meta:user-defined>
    <dc:language>nl</dc:language>
    <meta:user-defined meta:name="OVERHEIDop.locatietype/OVERHEIDop.gebiedsmarkering">Vlak</meta:user-defined>
    <meta:user-defined meta:name="DC.title">Sloopmelding t.b.v. renoveren en verduurzamen van woningen van Portaal, aan Merwedestraat 1 t/m 19, 6541XP Nijme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24</meta:user-defined>
    <meta:user-defined meta:name="OVERHEIDop.GmbID/DC.identifier">gmb-2026-361324</meta:user-defined>
    <meta:user-defined meta:name="OVERHEIDop.versieInformatie"/>
  </office:meta>
</office:document-meta>
</file>