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isoleren van de spouwmuur aan de Corellistraat 52 b, 8915 BW Leeuwarden, Corellistraat 52 c, 8915 BW Leeuwarden, Corellistraat 54, 8915 BW Leeuwarden, Corellistra</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isoleren van de spouwmuur aan de Corellistraat 52 b, 8915 BW Leeuwarden, Corellistraat 52 c, 8915 BW Leeuwarden, Corellistraat 54, 8915 BW Leeuwarden, Corellistraat 54 b, 8915 BW Leeuwarden, Corellistraat 54 c, 8915 BW Leeuwarden, Corellistraat 56, 8915 BW Leeuwarden, Corellistraat 56 b, 8915 BW Leeuwarden, Corellistraat 56 c, 8915 BW Leeuwarden, Corellistraat 52, 8915 BW Leeuwarden. Bij ons geregistreerd onder kenmerk: OV-2026-038915.</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24-07-2026. De gemeente Leeuwarden neemt daarover waarschijnlijk voor 18-09-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6129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9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9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915</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vraag omgevingsvergunning voor het isoleren van de spouwmuur aan de Corellistraat 52 b, 8915 BW Leeuwarden, Corellistraat 52 c, 8915 BW Leeuwarden, Corellistraat 54, 8915 BW Leeuwarden, Corellistra</meta:user-defined>
    <meta:user-defined meta:name="DCTERMS.W3CDTF/DCTERMS.available">2026-07-28</meta:user-defined>
    <meta:user-defined meta:name="DCTERMS.W3CDTF/OVERHEIDop.jaargang">2026</meta:user-defined>
    <meta:user-defined meta:name="OVERHEIDop.publicationIssue">361292</meta:user-defined>
    <meta:user-defined meta:name="OVERHEIDop.GmbID/DC.identifier">gmb-2026-361292</meta:user-defined>
    <meta:user-defined meta:name="OVERHEIDop.versieInformatie"/>
  </office:meta>
</office:document-meta>
</file>