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- Vliegenberg 8 Holthe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  Het houden van landbouwhuisdieren (Dierenverblijven)</text:p>
            <text:p text:style-name="common-al">Locatie:  Vliegenberg 8 Holthees</text:p>
            <text:p text:style-name="common-al">DSO-kenmerk:  2026060401581</text:p>
            <text:p text:style-name="common-al">Zaaknummer:  Z/507060</text:p>
            <text:p text:style-name="common-al">Datum ontvangen:  4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29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9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9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7060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- Vliegenberg 8 Holthees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91</meta:user-defined>
    <meta:user-defined meta:name="OVERHEIDop.GmbID/DC.identifier">gmb-2026-361291</meta:user-defined>
    <meta:user-defined meta:name="OVERHEIDop.versieInformatie"/>
  </office:meta>
</office:document-meta>
</file>