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Popellaan 2, 2061GS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3 juli 2026 een aanvraag omgevingsvergunning voor het bouwen van een uitbouw, veranderen kozijnen, plaatsen dakkapel en zwembad op het adres aan de Popellaan 2, 2061GS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2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02</meta:user-defined>
    <meta:user-defined meta:name="DCTERMS.abstract">Betreft: aanvraag op het adres Popellaan 2, 2061GS Bloemendaal voor het bouwen van een uitbouw, veranderen kozijnen, plaatsen dakkapel en zwembad</meta:user-defined>
    <dc:language>nl</dc:language>
    <meta:user-defined meta:name="OVERHEIDop.locatietype/OVERHEIDop.gebiedsmarkering">Vlak</meta:user-defined>
    <meta:user-defined meta:name="DC.title">Aanvraag omgevingsvergunning voor Popellaan 2, 2061GS Bloem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73</meta:user-defined>
    <meta:user-defined meta:name="OVERHEIDop.GmbID/DC.identifier">gmb-2026-361273</meta:user-defined>
    <meta:user-defined meta:name="OVERHEIDop.versieInformatie"/>
  </office:meta>
</office:document-meta>
</file>