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ONTHEFFING ARTIKEL 35 VAN DE ALCOHOLWET –VAN BERINGENSTRAAT HELVOIR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tussenkopcur">- Van Beringenstraat Helvoirt, KinderVakantieWeek Helvoirt 2026, 10-08-2026 t/m 14-08-2026, Z26 - 308338</text:p>
            <text:p text:style-name="tussenkopcur">De ontheffing is verzonden op 23 juli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6125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5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5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GEMEENTE VUGHT – ONTHEFFING ARTIKEL 35 VAN DE ALCOHOLWET –VAN BERINGENSTRAAT HELVOIR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58</meta:user-defined>
    <meta:user-defined meta:name="OVERHEIDop.GmbID/DC.identifier">gmb-2026-361258</meta:user-defined>
    <meta:user-defined meta:name="OVERHEIDop.versieInformatie"/>
  </office:meta>
</office:document-meta>
</file>