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Numansdorp</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Bios op 't Fort op de volgende dagen en tijdstippen:</text:p>
            <text:p text:style-name="common-al">19 augustus 2026 van 19.00 tot 23.00 uur</text:p>
            <text:p text:style-name="common-al">20 augustus 2026 van 16.00 tot 23.00 uur</text:p>
            <text:p text:style-name="common-al">21 augustus 2026 van 09.30 tot 12.30 uur en van 17.00 tot 00.45 uur</text:p>
            <text:p text:style-name="common-al">22 augustus 2026 van 08.30 tot 16.00 uur en van 19.00 tot 01.00 uur</text:p>
            <text:p text:style-name="common-al">23 augustus 2026 van 19.00 tot 23.00 uur op de locatie Fort Buitensluis - verzonden op 21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2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PV evenementenvergunning Numansdorp</meta:user-defined>
    <meta:user-defined meta:name="DCTERMS.W3CDTF/DCTERMS.available">2026-07-29</meta:user-defined>
    <meta:user-defined meta:name="DCTERMS.W3CDTF/OVERHEIDop.jaargang">2026</meta:user-defined>
    <meta:user-defined meta:name="OVERHEIDop.publicationIssue">361255</meta:user-defined>
    <meta:user-defined meta:name="OVERHEIDop.GmbID/DC.identifier">gmb-2026-361255</meta:user-defined>
    <meta:user-defined meta:name="OVERHEIDop.versieInformatie"/>
  </office:meta>
</office:document-meta>
</file>