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lgemeen controleplan jeugdhulp en mandaat aan gemeente Nijme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Het college van B&amp;W besluit en de burgemeester besluit, ieder voor wat betreft zijn eigen bevoegdheden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el te nemen aan het vervolgonderzoek naar de (on)rechtmatigheid van jeugdhulpaanbieder Karakter. </text:p>
              </text:list-item>
              <text:list-item text:style-override="id1-3-2-2-1-2-2">
                <text:number>2.</text:number>
                <text:p text:style-name="al">Het algemeen controleplan zoals vastgesteld op 31 januari 2023 (<text:a xlink:href="https://zoek.officielebekendmakingen.nl/gmb-2026-360913.html" xlink:type="simple"><text:span text:style-name="nadrukondlijn">zie bijlage 1</text:span></text:a>) (kenmerk 02430000911318) te publiceren.</text:p>
              </text:list-item>
              <text:list-item text:style-override="id1-3-2-2-1-2-3">
                <text:number>3.</text:number>
                <text:p text:style-name="al">Het mandaatbesluit aan gemeente Nijmegen, dat is vastgesteld op 25 maart 2025 (kenmerk 02430000911320), in te trekken en het mandaat-, volmacht- en machtingsbesluit (kenmerk 02430000913629) vast te stell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125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5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5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arderwij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26.00352</meta:user-defined>
    <dc:language>nl</dc:language>
    <meta:user-defined meta:name="OVERHEIDop.locatietype/OVERHEIDop.gebiedsmarkering">Gemeente</meta:user-defined>
    <meta:user-defined meta:name="DC.title">Algemeen controleplan jeugdhulp en mandaat aan gemeente Nijme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50</meta:user-defined>
    <meta:user-defined meta:name="OVERHEIDop.GmbID/DC.identifier">gmb-2026-361250</meta:user-defined>
    <meta:user-defined meta:name="OVERHEIDop.versieInformatie"/>
  </office:meta>
</office:document-meta>
</file>