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- Rosmolenstraat, Monsigneur Callierstraat, Professor Struijckenstraat en Dr. Schaepmanstraat,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meerdere gesloten bodemenergiesystemen</text:p>
            <text:p text:style-name="common-al">Aanvrager: Eco-Well B.V.</text:p>
            <text:p text:style-name="common-al">Zaaknummer: OD2026-0042243</text:p>
            <text:p text:style-name="common-al">DSO nummer: 2026070101492</text:p>
            <text:p text:style-name="common-al">Ontvangstdatum melding: 01-07-2026</text:p>
            <text:p text:style-name="common-al">Namens: Gemeente Zaanstad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124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2243</meta:user-defined>
    <meta:user-defined meta:name="DCTERMS.abstract">42693 Zaandam 1</meta:user-defined>
    <dc:language>nl</dc:language>
    <meta:user-defined meta:name="OVERHEIDop.locatietype/OVERHEIDop.gebiedsmarkering">Vlak</meta:user-defined>
    <meta:user-defined meta:name="DC.title">Melding gesloten bodemenergiesystemen - Rosmolenstraat, Monsigneur Callierstraat, Professor Struijckenstraat en Dr. Schaepmanstraat, Zaan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49</meta:user-defined>
    <meta:user-defined meta:name="OVERHEIDop.GmbID/DC.identifier">gmb-2026-361249</meta:user-defined>
    <meta:user-defined meta:name="OVERHEIDop.versieInformatie"/>
  </office:meta>
</office:document-meta>
</file>