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Parnassiakade 9 2015KK Haarlem, 0392-2026-0122685, het verwijderen van een deel bestaande binnenmuur en het inbrengen van een stalenbalk, ontvangen op 23-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124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4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4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392-2026-0122685</meta:user-defined>
    <meta:user-defined meta:name="DCTERMS.abstract">het verwijderen van een deel bestaande binnenmuur en het inbrengen van een stalenbal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Parnassiakade 9 2015KK Haarlem, 0392-2026-0122685, het verwijderen van een deel bestaande binnenmuur en het inbrengen van een stalenbalk, ontvangen op 23-07-2026</meta:user-defined>
    <meta:user-defined meta:name="DCTERMS.W3CDTF/DCTERMS.available">2026-07-28</meta:user-defined>
    <meta:user-defined meta:name="DCTERMS.W3CDTF/OVERHEIDop.jaargang">2026</meta:user-defined>
    <meta:user-defined meta:name="OVERHEIDop.publicationIssue">361246</meta:user-defined>
    <meta:user-defined meta:name="OVERHEIDop.GmbID/DC.identifier">gmb-2026-361246</meta:user-defined>
    <meta:user-defined meta:name="OVERHEIDop.versieInformatie"/>
  </office:meta>
</office:document-meta>
</file>