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usdensebaan 14, 5061 PR Oisterwijk, het realiseren van een aanbouw/tuinkam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eusdensebaan 14, 5061 PR Oisterwijk, </text:span>het realiseren van een aanbouw/tuinkamer. Zaaknummer 1053857, verzonden aan aanvrager op 28-07-2026; Bouwactiviteit (omgevingsplan), Bouwactiviteit (technisch)</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6123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3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3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3857</meta:user-defined>
    <dc:language>nl</dc:language>
    <meta:user-defined meta:name="OVERHEIDop.locatietype/OVERHEIDop.gebiedsmarkering">Punt</meta:user-defined>
    <meta:user-defined meta:name="DC.title">Verleende omgevingsvergunning, Heusdensebaan 14, 5061 PR Oisterwijk, het realiseren van een aanbouw/tuinkamer</meta:user-defined>
    <meta:user-defined meta:name="DCTERMS.W3CDTF/DCTERMS.available">2026-07-29</meta:user-defined>
    <meta:user-defined meta:name="DCTERMS.W3CDTF/OVERHEIDop.jaargang">2026</meta:user-defined>
    <meta:user-defined meta:name="OVERHEIDop.publicationIssue">361239</meta:user-defined>
    <meta:user-defined meta:name="OVERHEIDop.GmbID/DC.identifier">gmb-2026-361239</meta:user-defined>
    <meta:user-defined meta:name="OVERHEIDop.versieInformatie"/>
  </office:meta>
</office:document-meta>
</file>