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Zuiddijk 9, 1501 CA Zaandam - het plaatsen van een windscherm en een terras en het egaliseren van de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5864 - het plaatsen van een windscherm en een terras en het egaliseren van de grond -  - op de locatie Zuiddijk 9, 1501 CA Zaandam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/>
            <text:p text:style-name="common-al">
            
          </text:p>
            <text:p text:style-name="common-al">Besluit verzonden: 24-07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122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6055864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Zuiddijk 9, 1501 CA Zaandam - het plaatsen van een windscherm en een terras en het egaliseren van de gron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28</meta:user-defined>
    <meta:user-defined meta:name="OVERHEIDop.GmbID/DC.identifier">gmb-2026-361228</meta:user-defined>
    <meta:user-defined meta:name="OVERHEIDop.versieInformatie"/>
  </office:meta>
</office:document-meta>
</file>