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lcoholvergunning commercieel voor New Selamat Datang, Dorpsstraat 104, 2712 AN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24-07-2026 een besluit verzonden op de aanvraag met zaaknummer 2026-060273 voor New Selamat Datang op locatie Dorpsstraat 104, 2712AN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6120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meta:user-defined meta:name="OVERHEIDop.referentienummer">2026-060273</meta:user-defined>
    <meta:user-defined meta:name="DCTERMS.abstract">New Selamat Datang</meta:user-defined>
    <dc:language>nl</dc:language>
    <meta:user-defined meta:name="OVERHEIDop.locatietype/OVERHEIDop.gebiedsmarkering">Punt</meta:user-defined>
    <meta:user-defined meta:name="DC.title">Kennisgeving besluit Alcoholvergunning commercieel voor New Selamat Datang, Dorpsstraat 104, 2712 AN Zoetermee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04</meta:user-defined>
    <meta:user-defined meta:name="OVERHEIDop.GmbID/DC.identifier">gmb-2026-361204</meta:user-defined>
    <meta:user-defined meta:name="OVERHEIDop.versieInformatie"/>
  </office:meta>
</office:document-meta>
</file>