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plaatsen containermuur van 3 gestapelde zeecontainers als geluidwering voor de fakkel, Spoolderenkweg 1 8042PK Zwolle [Zaaknummer 0193ESUITE152443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1-07-2026</text:p>
            <text:p text:style-name="common-al">
            <text:span text:style-name="nadrukvet">Locatie:</text:span> Spoolderenkweg 1 8042PK Zwolle, RWZI</text:p>
            <text:p text:style-name="common-al">
            <text:span text:style-name="nadrukvet">Zaakomschrijving:</text:span> het plaatsen van een containermuur van 3 gestapelde zeecontainers als geluidwering voor de fakkel</text:p>
            <text:p text:style-name="common-al">
            <text:span text:style-name="nadrukvet">Zaaknummer:</text:span> 0193ESUITE152443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item text:style-override="id1-3-2-1-1-6-2">
                <text:number>-</text:number>
                <text:p text:style-name="al"/>
                <text:p text:style-name="al">Bouwactiviteit (technisch)</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52443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5244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6120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0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0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524432026</meta:user-defined>
    <meta:user-defined meta:name="DCTERMS.abstract">het plaatsen van een containermuur van 3 gestapelde zeecontainers als geluidwering voor de fakkel</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plaatsen containermuur van 3 gestapelde zeecontainers als geluidwering voor de fakkel, Spoolderenkweg 1 8042PK Zwolle [Zaaknummer 0193ESUITE1524432026]</meta:user-defined>
    <meta:user-defined meta:name="DCTERMS.W3CDTF/DCTERMS.available">2026-07-28</meta:user-defined>
    <meta:user-defined meta:name="DCTERMS.W3CDTF/OVERHEIDop.jaargang">2026</meta:user-defined>
    <meta:user-defined meta:name="OVERHEIDop.publicationIssue">361203</meta:user-defined>
    <meta:user-defined meta:name="OVERHEIDop.GmbID/DC.identifier">gmb-2026-361203</meta:user-defined>
    <meta:user-defined meta:name="OVERHEIDop.versieInformatie"/>
  </office:meta>
</office:document-meta>
</file>