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Eduard Jacobshof 8 1068V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voor- en achterdakvlak van de woning</text:p>
            <text:p text:style-name="common-al">Besluit: verleend</text:p>
            <text:p text:style-name="common-al">Besluit verzonden op: 23-07-2026</text:p>
            <text:p text:style-name="common-al">Zaakadres: Eduard Jacobshof 8 1068VX Amsterdam</text:p>
            <text:p text:style-name="common-al">Zaaknummer: Z2026-020362</text:p>
            <text:p text:style-name="common-al">DSO-nummer: 202605070188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0362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119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362</meta:user-defined>
    <meta:user-defined meta:name="DCTERMS.abstract">plaatsen van een dakkapel op het voor- en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Eduard Jacobshof 8 1068VX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90</meta:user-defined>
    <meta:user-defined meta:name="OVERHEIDop.GmbID/DC.identifier">gmb-2026-361190</meta:user-defined>
    <meta:user-defined meta:name="OVERHEIDop.versieInformatie"/>
  </office:meta>
</office:document-meta>
</file>