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fhandeling melding brandveilig gebruik t.b.v. Stichting Carmelcollege,Van der Waalslaan 35 A, Ensch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ADSDEEL Oost</text:p>
            <text:p text:style-name="last-al">De melding voor melding brandveilig gebruik t.b.v. Stichting Carmelcollege op de locatie Van der Waalslaan 35 A, Enschede (zaaknummer 0153Z2606-0878) is geaccepteerd op datum 24 juli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36114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14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14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nsch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0153Z2606-0878</meta:user-defined>
    <dc:language>nl</dc:language>
    <meta:user-defined meta:name="OVERHEIDop.locatietype/OVERHEIDop.gebiedsmarkering">Punt</meta:user-defined>
    <meta:user-defined meta:name="DC.title">Afhandeling melding brandveilig gebruik t.b.v. Stichting Carmelcollege,Van der Waalslaan 35 A, Ensched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1140</meta:user-defined>
    <meta:user-defined meta:name="OVERHEIDop.GmbID/DC.identifier">gmb-2026-361140</meta:user-defined>
    <meta:user-defined meta:name="OVERHEIDop.versieInformatie"/>
  </office:meta>
</office:document-meta>
</file>