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gebruik t.b.v. Bonhoeffer College van der Waalslaan,Van der Waalslaan 35, 7535 CN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Oost</text:p>
            <text:p text:style-name="last-al">De melding voor melding brandveilig gebruik t.b.v. Bonhoeffer College van der Waalslaan op de locatie Van der Waalslaan 35, 7535 CN Enschede (zaaknummer 0153Z2606-0605) is geaccepteerd op datum 24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6113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3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3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6-0605</meta:user-defined>
    <dc:language>nl</dc:language>
    <meta:user-defined meta:name="OVERHEIDop.locatietype/OVERHEIDop.gebiedsmarkering">Punt</meta:user-defined>
    <meta:user-defined meta:name="DC.title">Afhandeling melding brandveilig gebruik t.b.v. Bonhoeffer College van der Waalslaan,Van der Waalslaan 35, 7535 CN Ensche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1132</meta:user-defined>
    <meta:user-defined meta:name="OVERHEIDop.GmbID/DC.identifier">gmb-2026-361132</meta:user-defined>
    <meta:user-defined meta:name="OVERHEIDop.versieInformatie"/>
  </office:meta>
</office:document-meta>
</file>