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Plataanlaan 53, 1505 GP Zaandam - het bouwen van een dakkapel op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6266 - het bouwen van een dakkapel op de woning -  - op de locatie Plataanlaan 53, 1505 GP Zaandam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/>
            <text:p text:style-name="common-al">
            
          </text:p>
            <text:p text:style-name="common-al">Besluit verzonden: 24-07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6112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2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266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Plataanlaan 53, 1505 GP Zaandam - het bouwen van een dakkapel op de wo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28</meta:user-defined>
    <meta:user-defined meta:name="OVERHEIDop.GmbID/DC.identifier">gmb-2026-361128</meta:user-defined>
    <meta:user-defined meta:name="OVERHEIDop.versieInformatie"/>
  </office:meta>
</office:document-meta>
</file>