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bouwen van een opbouw op de aanbouw aan de achterzijde van de woning aan Dokter Hamburgerlaan 46, 2771 JP Boskoop, Bopa Dokter Hamburgerlaan 46</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24-07-2026</text:span>  een omgevingsvergunning verleend. De gemeente geeft hiermee toestemming voor het bouwen van een opbouw op de aanbouw aan de achterzijde van de woning aan Dokter Hamburgerlaan 46, 2771 JP Boskoop, Bopa Dokter Hamburgerlaan 46, geregistreerd onder nr. 04843837943.</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111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1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1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37943</meta:user-defined>
    <meta:user-defined meta:name="DCTERMS.abstract">Verleende vergunning voor het bouwen van een opbouw op de aanbouw aan de achterzijde van de woning aan Dokter Hamburgerlaan 46, 2771 JP Boskoop, Bopa Dokter Hamburgerlaan 46</meta:user-defined>
    <dc:language>nl</dc:language>
    <meta:user-defined meta:name="DC.title">Verleende vergunning voor het bouwen van een opbouw op de aanbouw aan de achterzijde van de woning aan Dokter Hamburgerlaan 46, 2771 JP Boskoop, Bopa Dokter Hamburgerlaan 46</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19</meta:user-defined>
    <meta:user-defined meta:name="OVERHEIDop.publicationIssue">361119</meta:user-defined>
    <meta:user-defined meta:name="OVERHEIDop.GmbID/DC.identifier">gmb-2026-361119</meta:user-defined>
    <meta:user-defined meta:name="OVERHEIDop.versieInformatie"/>
  </office:meta>
</office:document-meta>
</file>