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Oude Leedeweg (kadevak 4) te Pijnack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Pijnacker-Nootdorp kennis van de ontvangst op 17 juli 2026 van een melding zoals bedoeld in hoofdstuk 4 van het Besluit activiteiten leefomgeving (Bal). De melding betreft het toepassen van 10 m³ grond t.b.v. het op hoogte brengen en versterken van de dijk. De locatie betreft <text:span text:style-name="nadrukvet">Oude Leedeweg (kadevak 4) te Pijnacke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742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6111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Pijnacker-Nootdorp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10 m³ grond </meta:user-defined>
    <dc:language>nl</dc:language>
    <meta:user-defined meta:name="OVERHEIDop.locatietype/OVERHEIDop.gebiedsmarkering">Lijn</meta:user-defined>
    <meta:user-defined meta:name="DC.title">Kennisgeving melding milieubelastende activiteit(en), Oude Leedeweg (kadevak 4) te Pijnacker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15</meta:user-defined>
    <meta:user-defined meta:name="OVERHEIDop.GmbID/DC.identifier">gmb-2026-361115</meta:user-defined>
    <meta:user-defined meta:name="OVERHEIDop.versieInformatie"/>
  </office:meta>
</office:document-meta>
</file>