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Rijksweg 25, 5391 LH Nu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in het kader van de Omgevingswet de volgende aanvraag voor een omgevingsvergunning hebben ontvangen:</text:p>
            <text:p text:style-name="common-al">Voor: Legalisatie biotransformer  </text:p>
            <text:p text:style-name="common-al">Locatie: Rijksweg 25, 5391 LH te Nuland	 </text:p>
            <text:p text:style-name="common-al">Zaaknummer: Z/511595</text:p>
            <text:p text:style-name="common-al">Datum ontvangen: 23-07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10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595</meta:user-defined>
    <dc:language>nl</dc:language>
    <meta:user-defined meta:name="OVERHEIDop.locatietype/OVERHEIDop.gebiedsmarkering">Punt</meta:user-defined>
    <meta:user-defined meta:name="DC.title">Omgevingsvergunning aangevraagd – Rijksweg 25, 5391 LH Nulan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99</meta:user-defined>
    <meta:user-defined meta:name="OVERHEIDop.GmbID/DC.identifier">gmb-2026-361099</meta:user-defined>
    <meta:user-defined meta:name="OVERHEIDop.versieInformatie"/>
  </office:meta>
</office:document-meta>
</file>