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alerij 9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juli 2026 een besluit genomen op de aanvraag met zaaknummer Z2026-00001104 voor het plaatsen van twee dakkapellen in het voordakvlak van de woning op locatie Galerij 9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108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04</meta:user-defined>
    <meta:user-defined meta:name="DCTERMS.abstract">Betreft: Besluit op locatie Galerij 9 in Naarden</meta:user-defined>
    <dc:language>nl</dc:language>
    <meta:user-defined meta:name="DC.title">Verleende omgevingsvergunning Galerij 9 in Naarden</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17</meta:user-defined>
    <meta:user-defined meta:name="OVERHEIDop.publicationIssue">361080</meta:user-defined>
    <meta:user-defined meta:name="OVERHEIDop.GmbID/DC.identifier">gmb-2026-361080</meta:user-defined>
    <meta:user-defined meta:name="OVERHEIDop.versieInformatie"/>
  </office:meta>
</office:document-meta>
</file>