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aanleggen van een tijdelijke gronddepot (voor een tijdsduur van 5 jaar) aan Verlengde Noordersloot sectie AF perceelnrs. deels 995/1002/1003 te Klazienave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KLAZIENAVEEN</text:span>
          </text:p>
            <text:p text:style-name="common-al">16 juli 2026, <text:span text:style-name="nadrukvet">Verlengde Noordersloot sectie AF perceelnrs. deels 995/1002/1003,</text:span> het aanleggen van een tijdelijke gronddepot (voor een tijdsduur van 5 jaar) (2026-1653)</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besluit treedt een dag na haar bekendmaking in werking. </text:p>
            <text:p text:style-name="last-al">Als u tegen een besluit bezwaar maakt, heeft dit geen schorsende werking. Dit betekent dat het genomen besluit mag worden uitgevoerd zolang het college van burgemeester en wethouders op basis van het advies van de onafhankelijke commissie niet anders heeft beslist. 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6107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7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7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653</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Toestemming voor het aanleggen van een tijdelijke gronddepot (voor een tijdsduur van 5 jaar) aan Verlengde Noordersloot sectie AF perceelnrs. deels 995/1002/1003 te Klazienaveen</meta:user-defined>
    <meta:user-defined meta:name="DCTERMS.W3CDTF/DCTERMS.available">2026-07-28</meta:user-defined>
    <meta:user-defined meta:name="DCTERMS.W3CDTF/OVERHEIDop.jaargang">2026</meta:user-defined>
    <meta:user-defined meta:name="OVERHEIDop.publicationIssue">361073</meta:user-defined>
    <meta:user-defined meta:name="OVERHEIDop.GmbID/DC.identifier">gmb-2026-361073</meta:user-defined>
    <meta:user-defined meta:name="OVERHEIDop.versieInformatie"/>
  </office:meta>
</office:document-meta>
</file>