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Schout Doddestraat 13 7671GT Vriezenveen, Beurs VOC 't Oale Kreng op 30 december van 8.00 t/m 16.00 uur, ontvangen op 22-07-2026, zaaknummer TR-Z2026-0016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Schout Doddestraat 13 7671GT Vriezenveen</text:p>
            <text:p text:style-name="common-al">
            <text:span text:style-name="nadrukvet">Wat:</text:span> Beurs VOC 't Oale Kreng</text:p>
            <text:p text:style-name="common-al">
            <text:span text:style-name="nadrukvet">Wanneer:</text:span> op 30 december van 8.00 t/m 16.00 uur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610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625</meta:user-defined>
    <meta:user-defined meta:name="DCTERMS.abstract">Beurs VOC 't Oale Kreng op 30 december van 8.00 t/m 16.00 uur</meta:user-defined>
    <dc:language>nl</dc:language>
    <meta:user-defined meta:name="OVERHEIDop.locatietype/OVERHEIDop.gebiedsmarkering">Punt</meta:user-defined>
    <meta:user-defined meta:name="DC.title">Gemeente Twenterand - Ingekomen aanvraag Schout Doddestraat 13 7671GT Vriezenveen, Beurs VOC 't Oale Kreng op 30 december van 8.00 t/m 16.00 uur, ontvangen op 22-07-2026, zaaknummer TR-Z2026-001625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1069</meta:user-defined>
    <meta:user-defined meta:name="OVERHEIDop.GmbID/DC.identifier">gmb-2026-361069</meta:user-defined>
    <meta:user-defined meta:name="OVERHEIDop.versieInformatie"/>
  </office:meta>
</office:document-meta>
</file>